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14411" office:value-type="string">
            <text:p>314411</text:p>
          </table:table-cell>
          <table:table-cell office:string-value="685589" office:value-type="string">
            <text:p>68558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9811" office:value-type="string">
            <text:p>39811</text:p>
          </table:table-cell>
          <table:table-cell office:string-value="960189" office:value-type="string">
            <text:p>96018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76282" office:value-type="string">
            <text:p>76282</text:p>
          </table:table-cell>
          <table:table-cell office:string-value="923718" office:value-type="string">
            <text:p>92371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9463" office:value-type="string">
            <text:p>19463</text:p>
          </table:table-cell>
          <table:table-cell office:string-value="1380537" office:value-type="string">
            <text:p>138053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15400" office:value-type="string">
            <text:p>15400</text:p>
          </table:table-cell>
          <table:table-cell office:string-value="484600" office:value-type="string">
            <text:p>4846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1806" office:value-type="string">
            <text:p>11806</text:p>
          </table:table-cell>
          <table:table-cell office:string-value="488194" office:value-type="string">
            <text:p>48819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600" office:value-type="string">
            <text:p>16600</text:p>
          </table:table-cell>
          <table:table-cell office:string-value="83400" office:value-type="string">
            <text:p>83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22000" office:value-type="string">
            <text:p>22000</text:p>
          </table:table-cell>
          <table:table-cell office:string-value="248000" office:value-type="string">
            <text:p>248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00958" office:value-type="string">
            <text:p>400958</text:p>
          </table:table-cell>
          <table:table-cell office:string-value="399042" office:value-type="string">
            <text:p>39904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0364" office:value-type="string">
            <text:p>10364</text:p>
          </table:table-cell>
          <table:table-cell office:string-value="54636" office:value-type="string">
            <text:p>5463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51921" office:value-type="string">
            <text:p>51921</text:p>
          </table:table-cell>
          <table:table-cell office:string-value="339079" office:value-type="string">
            <text:p>339079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45557" office:value-type="string">
            <text:p>545557</text:p>
          </table:table-cell>
          <table:table-cell office:string-value="354443" office:value-type="string">
            <text:p>35444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655" office:value-type="string">
            <text:p>655</text:p>
          </table:table-cell>
          <table:table-cell office:string-value="173345" office:value-type="string">
            <text:p>17334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9585" office:value-type="string">
            <text:p>259585</text:p>
          </table:table-cell>
          <table:table-cell office:string-value="140415" office:value-type="string">
            <text:p>140415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06066" office:value-type="string">
            <text:p>306066</text:p>
          </table:table-cell>
          <table:table-cell office:string-value="193934" office:value-type="string">
            <text:p>1939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201526" office:value-type="string">
            <text:p>201526</text:p>
          </table:table-cell>
          <table:table-cell office:string-value="224474" office:value-type="string">
            <text:p>22447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91247" office:value-type="string">
            <text:p>91247</text:p>
          </table:table-cell>
          <table:table-cell office:string-value="558753" office:value-type="string">
            <text:p>55875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529637" office:value-type="string">
            <text:p>529637</text:p>
          </table:table-cell>
          <table:table-cell office:string-value="1470363" office:value-type="string">
            <text:p>147036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68452" office:value-type="string">
            <text:p>168452</text:p>
          </table:table-cell>
          <table:table-cell office:string-value="1231548" office:value-type="string">
            <text:p>123154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63050" office:value-type="string">
            <text:p>63050</text:p>
          </table:table-cell>
          <table:table-cell office:string-value="236950" office:value-type="string">
            <text:p>23695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98475" office:value-type="string">
            <text:p>298475</text:p>
          </table:table-cell>
          <table:table-cell office:string-value="201525" office:value-type="string">
            <text:p>20152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37076" office:value-type="string">
            <text:p>137076</text:p>
          </table:table-cell>
          <table:table-cell office:string-value="362924" office:value-type="string">
            <text:p>36292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0" office:value-type="string">
            <text:p>0</text:p>
          </table:table-cell>
          <table:table-cell office:string-value="380000" office:value-type="string">
            <text:p>3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204207" office:value-type="string">
            <text:p>204207</text:p>
          </table:table-cell>
          <table:table-cell office:string-value="545793" office:value-type="string">
            <text:p>54579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74888" office:value-type="string">
            <text:p>174888</text:p>
          </table:table-cell>
          <table:table-cell office:string-value="193112" office:value-type="string">
            <text:p>19311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0600" office:value-type="string">
            <text:p>30600</text:p>
          </table:table-cell>
          <table:table-cell office:string-value="469400" office:value-type="string">
            <text:p>469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6572" office:value-type="string">
            <text:p>6572</text:p>
          </table:table-cell>
          <table:table-cell office:string-value="493428" office:value-type="string">
            <text:p>49342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56660" office:value-type="string">
            <text:p>356660</text:p>
          </table:table-cell>
          <table:table-cell office:string-value="143340" office:value-type="string">
            <text:p>14334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1012" office:value-type="string">
            <text:p>651012</text:p>
          </table:table-cell>
          <table:table-cell office:string-value="458988" office:value-type="string">
            <text:p>45898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5:58:38</meta:creation-date>
    <meta:editing-cycles>1</meta:editing-cycles>
    <dc:language>en</dc:language>
    <dc:creator>ZETHOU-WWEXT02P$</dc:creator>
    <dc:date>2026-08-25T15:58:38</dc:date>
    <meta:editing-duration>PT0.119S</meta:editing-duration>
  </office:meta>
</office:document-meta>
</file>