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7705" office:value-type="string">
            <text:p>27705</text:p>
          </table:table-cell>
          <table:table-cell office:string-value="197295" office:value-type="string">
            <text:p>1972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0" office:value-type="string">
            <text:p>4100</text:p>
          </table:table-cell>
          <table:table-cell office:string-value="4100" office:value-type="string">
            <text:p>4100</text:p>
          </table:table-cell>
          <table:table-cell office:string-value="1750" office:value-type="string">
            <text:p>1750</text:p>
          </table:table-cell>
          <table:table-cell office:string-value="2350" office:value-type="string">
            <text:p>23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Industrial Steam Products, Inc." office:value-type="string">
            <text:p>Industrial Steam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000" office:value-type="string">
            <text:p>6000</text:p>
          </table:table-cell>
          <table:table-cell office:string-value="44000" office:value-type="string">
            <text:p>44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WEBSTER" office:value-type="string">
            <text:p>WEBSTER</text:p>
          </table:table-cell>
          <table:table-cell office:string-value="VR6-ArkLa, LP" office:value-type="string">
            <text:p>VR6-ArkLa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977" office:value-type="string">
            <text:p>32977</text:p>
          </table:table-cell>
          <table:table-cell office:string-value="37023" office:value-type="string">
            <text:p>3702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Regency Field Services LLC" office:value-type="string">
            <text:p>Regency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19514" office:value-type="string">
            <text:p>19514</text:p>
          </table:table-cell>
          <table:table-cell office:string-value="133869" office:value-type="string">
            <text:p>13386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00" office:value-type="string">
            <text:p>6100</text:p>
          </table:table-cell>
          <table:table-cell office:string-value="6100" office:value-type="string">
            <text:p>6100</text:p>
          </table:table-cell>
          <table:table-cell office:string-value="3570" office:value-type="string">
            <text:p>3570</text:p>
          </table:table-cell>
          <table:table-cell office:string-value="2530" office:value-type="string">
            <text:p>25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00" office:value-type="string">
            <text:p>6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3570" office:value-type="string">
            <text:p>3570</text:p>
          </table:table-cell>
          <table:table-cell office:string-value="2430" office:value-type="string">
            <text:p>24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Nestle Purina Pet Care Company" office:value-type="string">
            <text:p>Nestle Purina Pet Car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7" office:value-type="string">
            <text:p>6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8" office:value-type="string">
            <text:p>178</text:p>
          </table:table-cell>
          <table:table-cell office:string-value="4822" office:value-type="string">
            <text:p>48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Waterloo, Illinois" office:value-type="string">
            <text:p>City of Waterlo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5" office:value-type="string">
            <text:p>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Ingevity Arkansas, LLC" office:value-type="string">
            <text:p>Ingevity Arkans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20000" office:value-type="string">
            <text:p>20000</text:p>
          </table:table-cell>
          <table:table-cell office:string-value="597" office:value-type="string">
            <text:p>597</text:p>
          </table:table-cell>
          <table:table-cell office:string-value="19403" office:value-type="string">
            <text:p>194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Delta North Louisiana Gas Company, LLC" office:value-type="string">
            <text:p>Delta Nor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689" office:value-type="string">
            <text:p>2689</text:p>
          </table:table-cell>
          <table:table-cell office:string-value="3211" office:value-type="string">
            <text:p>321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75" office:value-type="string">
            <text:p>275</text:p>
          </table:table-cell>
          <table:table-cell office:string-value="5625" office:value-type="string">
            <text:p>562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3706" office:value-type="string">
            <text:p>33706</text:p>
          </table:table-cell>
          <table:table-cell office:string-value="41294" office:value-type="string">
            <text:p>412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85" office:value-type="string">
            <text:p>885</text:p>
          </table:table-cell>
          <table:table-cell office:string-value="9115" office:value-type="string">
            <text:p>91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lin Corporation" office:value-type="string">
            <text:p>Oli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378" office:value-type="string">
            <text:p>378</text:p>
          </table:table-cell>
          <table:table-cell office:string-value="1522" office:value-type="string">
            <text:p>15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Elementis Specialties, Inc." office:value-type="string">
            <text:p>Elementis Special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11" office:value-type="string">
            <text:p>211</text:p>
          </table:table-cell>
          <table:table-cell office:string-value="2789" office:value-type="string">
            <text:p>27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319" office:value-type="string">
            <text:p>1319</text:p>
          </table:table-cell>
          <table:table-cell office:string-value="6181" office:value-type="string">
            <text:p>61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15" office:value-type="string">
            <text:p>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" office:value-type="string">
            <text:p>1</text:p>
          </table:table-cell>
          <table:table-cell office:string-value="13999" office:value-type="string">
            <text:p>13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lton Steel Inc." office:value-type="string">
            <text:p>Alton Stee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40000" office:value-type="string">
            <text:p>40000</text:p>
          </table:table-cell>
          <table:table-cell office:string-value="5276" office:value-type="string">
            <text:p>5276</text:p>
          </table:table-cell>
          <table:table-cell office:string-value="34724" office:value-type="string">
            <text:p>347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Georgia-Pacific Crossett LLC" office:value-type="string">
            <text:p>Georgia-Pacific Crosset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61" office:value-type="string">
            <text:p>61</text:p>
          </table:table-cell>
          <table:table-cell office:string-value="689" office:value-type="string">
            <text:p>6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General Chemical Corp" office:value-type="string">
            <text:p>General Chemical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3669" office:value-type="string">
            <text:p>3669</text:p>
          </table:table-cell>
          <table:table-cell office:string-value="7331" office:value-type="string">
            <text:p>733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Genevieve" office:value-type="string">
            <text:p>Ste. Genevieve</text:p>
          </table:table-cell>
          <table:table-cell office:string-value="Mississippi Lime Company" office:value-type="string">
            <text:p>Mississippi Lim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  <table:table-cell office:string-value="4500" office:value-type="string">
            <text:p>4500</text:p>
          </table:table-cell>
          <table:table-cell office:string-value="161" office:value-type="string">
            <text:p>161</text:p>
          </table:table-cell>
          <table:table-cell office:string-value="4339" office:value-type="string">
            <text:p>43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STED RAIL COMPANY, INC" office:value-type="string">
            <text:p>AMSTED RAIL COMPAN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800" office:value-type="string">
            <text:p>236800</text:p>
          </table:table-cell>
          <table:table-cell office:string-value="236800" office:value-type="string">
            <text:p>236800</text:p>
          </table:table-cell>
          <table:table-cell office:string-value="109092" office:value-type="string">
            <text:p>109092</text:p>
          </table:table-cell>
          <table:table-cell office:string-value="127708" office:value-type="string">
            <text:p>12770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90000" office:value-type="string">
            <text:p>90000</text:p>
          </table:table-cell>
          <table:table-cell office:string-value="9707" office:value-type="string">
            <text:p>9707</text:p>
          </table:table-cell>
          <table:table-cell office:string-value="80293" office:value-type="string">
            <text:p>802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River Cement Company, Inc." office:value-type="string">
            <text:p>River Cement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500" office:value-type="string">
            <text:p>1500</text:p>
          </table:table-cell>
          <table:table-cell office:string-value="17500" office:value-type="string">
            <text:p>1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Solutia Inc." office:value-type="string">
            <text:p>Soluti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" office:value-type="string">
            <text:p>12500</text:p>
          </table:table-cell>
          <table:table-cell office:string-value="12500" office:value-type="string">
            <text:p>12500</text:p>
          </table:table-cell>
          <table:table-cell office:string-value="6000" office:value-type="string">
            <text:p>6000</text:p>
          </table:table-cell>
          <table:table-cell office:string-value="6500" office:value-type="string">
            <text:p>6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Trigen St. Louis Energy Corporation" office:value-type="string">
            <text:p>Trigen St. Loui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15000" office:value-type="string">
            <text:p>815000</text:p>
          </table:table-cell>
          <table:table-cell office:string-value="815000" office:value-type="string">
            <text:p>815000</text:p>
          </table:table-cell>
          <table:table-cell office:string-value="109988" office:value-type="string">
            <text:p>109988</text:p>
          </table:table-cell>
          <table:table-cell office:string-value="705012" office:value-type="string">
            <text:p>7050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39" office:value-type="string">
            <text:p>39</text:p>
          </table:table-cell>
          <table:table-cell office:string-value="1761" office:value-type="string">
            <text:p>17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ONOKE" office:value-type="string">
            <text:p>LONOKE</text:p>
          </table:table-cell>
          <table:table-cell office:string-value="City of Hazen, Arkansas" office:value-type="string">
            <text:p>City of Hazen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50" office:value-type="string">
            <text:p>50</text:p>
          </table:table-cell>
          <table:table-cell office:string-value="1950" office:value-type="string">
            <text:p>1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Village of Dupo, Illinois" office:value-type="string">
            <text:p>Village of Dup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7" office:value-type="string">
            <text:p>1357</text:p>
          </table:table-cell>
          <table:table-cell office:string-value="1357" office:value-type="string">
            <text:p>1357</text:p>
          </table:table-cell>
          <table:table-cell office:string-value="28" office:value-type="string">
            <text:p>28</text:p>
          </table:table-cell>
          <table:table-cell office:string-value="1329" office:value-type="string">
            <text:p>13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City of Augusta, Arkansas" office:value-type="string">
            <text:p>City of Augusta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0" office:value-type="string">
            <text:p>1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  <table:table-cell office:string-value="1200" office:value-type="string">
            <text:p>1200</text:p>
          </table:table-cell>
          <table:table-cell office:string-value="25" office:value-type="string">
            <text:p>25</text:p>
          </table:table-cell>
          <table:table-cell office:string-value="1175" office:value-type="string">
            <text:p>11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367" office:value-type="string">
            <text:p>1367</text:p>
          </table:table-cell>
          <table:table-cell office:string-value="48633" office:value-type="string">
            <text:p>4863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8977" office:value-type="string">
            <text:p>8977</text:p>
          </table:table-cell>
          <table:table-cell office:string-value="116023" office:value-type="string">
            <text:p>11602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617" office:value-type="string">
            <text:p>1617</text:p>
          </table:table-cell>
          <table:table-cell office:string-value="48383" office:value-type="string">
            <text:p>483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5" office:value-type="string">
            <text:p>2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471454" office:value-type="string">
            <text:p>471454</text:p>
          </table:table-cell>
          <table:table-cell office:string-value="428546" office:value-type="string">
            <text:p>42854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7758" office:value-type="string">
            <text:p>7758</text:p>
          </table:table-cell>
          <table:table-cell office:string-value="88242" office:value-type="string">
            <text:p>8824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71517" office:value-type="string">
            <text:p>71517</text:p>
          </table:table-cell>
          <table:table-cell office:string-value="198483" office:value-type="string">
            <text:p>1984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450069" office:value-type="string">
            <text:p>450069</text:p>
          </table:table-cell>
          <table:table-cell office:string-value="399931" office:value-type="string">
            <text:p>399931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49330" office:value-type="string">
            <text:p>49330</text:p>
          </table:table-cell>
          <table:table-cell office:string-value="1670" office:value-type="string">
            <text:p>167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9200" office:value-type="string">
            <text:p>9200</text:p>
          </table:table-cell>
          <table:table-cell office:string-value="25800" office:value-type="string">
            <text:p>258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EFFERSON" office:value-type="string">
            <text:p>JEFFER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19" office:value-type="string">
            <text:p>1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5116" office:value-type="string">
            <text:p>245116</text:p>
          </table:table-cell>
          <table:table-cell office:string-value="245116" office:value-type="string">
            <text:p>245116</text:p>
          </table:table-cell>
          <table:table-cell office:string-value="19976" office:value-type="string">
            <text:p>19976</text:p>
          </table:table-cell>
          <table:table-cell office:string-value="530824" office:value-type="string">
            <text:p>5308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800" office:value-type="string">
            <text:p>550800</text:p>
          </table:table-cell>
          <table:table-cell office:string-value="550800" office:value-type="string">
            <text:p>550800</text:p>
          </table:table-cell>
          <table:table-cell office:string-value="0" office:value-type="string">
            <text:p>0</text:p>
          </table:table-cell>
          <table:table-cell office:string-value="550800" office:value-type="string">
            <text:p>550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0" office:value-type="string">
            <text:p>0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FAULKNER" office:value-type="string">
            <text:p>FAULKN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TAMMANY" office:value-type="string">
            <text:p>ST TAMMANY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0" office:value-type="string">
            <text:p>0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73" office:value-type="string">
            <text:p>273</text:p>
          </table:table-cell>
          <table:table-cell office:string-value="49727" office:value-type="string">
            <text:p>4972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58" office:value-type="string">
            <text:p>158</text:p>
          </table:table-cell>
          <table:table-cell office:string-value="49842" office:value-type="string">
            <text:p>4984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6000" office:value-type="string">
            <text:p>686000</text:p>
          </table:table-cell>
          <table:table-cell office:string-value="686000" office:value-type="string">
            <text:p>686000</text:p>
          </table:table-cell>
          <table:table-cell office:string-value="52083" office:value-type="string">
            <text:p>52083</text:p>
          </table:table-cell>
          <table:table-cell office:string-value="633917" office:value-type="string">
            <text:p>633917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62" office:value-type="string">
            <text:p>4562</text:p>
          </table:table-cell>
          <table:table-cell office:string-value="4562" office:value-type="string">
            <text:p>4562</text:p>
          </table:table-cell>
          <table:table-cell office:string-value="50" office:value-type="string">
            <text:p>50</text:p>
          </table:table-cell>
          <table:table-cell office:string-value="4512" office:value-type="string">
            <text:p>45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PRAIRIE" office:value-type="string">
            <text:p>PRAIRIE</text:p>
          </table:table-cell>
          <table:table-cell office:string-value="City of Des Arc, Arkansas" office:value-type="string">
            <text:p>City of Des Arc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0" office:value-type="string">
            <text:p>1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4500" office:value-type="string">
            <text:p>3945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4000" office:value-type="string">
            <text:p>314000</text:p>
          </table:table-cell>
          <table:table-cell office:string-value="314000" office:value-type="string">
            <text:p>314000</text:p>
          </table:table-cell>
          <table:table-cell office:string-value="38638" office:value-type="string">
            <text:p>38638</text:p>
          </table:table-cell>
          <table:table-cell office:string-value="275362" office:value-type="string">
            <text:p>275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454" office:value-type="string">
            <text:p>2454</text:p>
          </table:table-cell>
          <table:table-cell office:string-value="7546" office:value-type="string">
            <text:p>75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RANDOLPH" office:value-type="string">
            <text:p>RANDOLPH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5" office:value-type="string">
            <text:p>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J&amp;J Real Estate Investments Inc" office:value-type="string">
            <text:p>J&amp;J Real Estate Investments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49" office:value-type="string">
            <text:p>249</text:p>
          </table:table-cell>
          <table:table-cell office:string-value="3751" office:value-type="string">
            <text:p>37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agnesium Elektron North America Inc. (D/B/A Luxfer Graphic Arts)" office:value-type="string">
            <text:p>Magnesium Elektron North America Inc. (D/B/A Luxfer Graphic Arts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97" office:value-type="string">
            <text:p>397</text:p>
          </table:table-cell>
          <table:table-cell office:string-value="4603" office:value-type="string">
            <text:p>46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RANDOLPH" office:value-type="string">
            <text:p>RANDOLPH</text:p>
          </table:table-cell>
          <table:table-cell office:string-value="City of Chester, Illinois" office:value-type="string">
            <text:p>City of 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0" office:value-type="string">
            <text:p>30</text:p>
          </table:table-cell>
          <table:table-cell office:string-value="970" office:value-type="string">
            <text:p>97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North Crossett Utilities" office:value-type="string">
            <text:p>North Crossett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" office:value-type="string">
            <text:p>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" office:value-type="string">
            <text:p>2349</text:p>
          </table:table-cell>
          <table:table-cell office:string-value="2349" office:value-type="string">
            <text:p>2349</text:p>
          </table:table-cell>
          <table:table-cell office:string-value="184" office:value-type="string">
            <text:p>184</text:p>
          </table:table-cell>
          <table:table-cell office:string-value="2165" office:value-type="string">
            <text:p>2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Red Bud, Illinois" office:value-type="string">
            <text:p>City of Red Bud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450" office:value-type="string">
            <text:p>1450</text:p>
          </table:table-cell>
          <table:table-cell office:string-value="2050" office:value-type="string">
            <text:p>20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Specialty Granules LLC" office:value-type="string">
            <text:p>Specialty Granul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8" office:value-type="string">
            <text:p>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17" office:value-type="string">
            <text:p>17</text:p>
          </table:table-cell>
          <table:table-cell office:string-value="976" office:value-type="string">
            <text:p>9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Bismarck, Missouri" office:value-type="string">
            <text:p>City of Bismarck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2" office:value-type="string">
            <text:p>4262</text:p>
          </table:table-cell>
          <table:table-cell office:string-value="4262" office:value-type="string">
            <text:p>4262</text:p>
          </table:table-cell>
          <table:table-cell office:string-value="302" office:value-type="string">
            <text:p>302</text:p>
          </table:table-cell>
          <table:table-cell office:string-value="3960" office:value-type="string">
            <text:p>3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Potosi, Missouri" office:value-type="string">
            <text:p>City of Potosi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25000" office:value-type="string">
            <text:p>25000</text:p>
          </table:table-cell>
          <table:table-cell office:string-value="111000" office:value-type="string">
            <text:p>111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OSSIER" office:value-type="string">
            <text:p>BOSSI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95" office:value-type="string">
            <text:p>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6645" office:value-type="string">
            <text:p>6645</text:p>
          </table:table-cell>
          <table:table-cell office:string-value="7355" office:value-type="string">
            <text:p>73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 GENEVIEVE" office:value-type="string">
            <text:p>STE GENEVIEVE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36" office:value-type="string">
            <text:p>4136</text:p>
          </table:table-cell>
          <table:table-cell office:string-value="3600" office:value-type="string">
            <text:p>3600</text:p>
          </table:table-cell>
          <table:table-cell office:string-value="222" office:value-type="string">
            <text:p>222</text:p>
          </table:table-cell>
          <table:table-cell office:string-value="3378" office:value-type="string">
            <text:p>33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CLAY" office:value-type="string">
            <text:p>CLAY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75" office:value-type="string">
            <text:p>2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33828" office:value-type="string">
            <text:p>33828</text:p>
          </table:table-cell>
          <table:table-cell office:string-value="221172" office:value-type="string">
            <text:p>2211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" office:value-type="string">
            <text:p>146</text:p>
          </table:table-cell>
          <table:table-cell office:string-value="9854" office:value-type="string">
            <text:p>98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SunCoke Energy, Inc" office:value-type="string">
            <text:p>SunCoke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741" office:value-type="string">
            <text:p>7741</text:p>
          </table:table-cell>
          <table:table-cell office:string-value="2259" office:value-type="string">
            <text:p>2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Green Plains Trade Group LLC" office:value-type="string">
            <text:p>Green Plains Trade Group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489" office:value-type="string">
            <text:p>1489</text:p>
          </table:table-cell>
          <table:table-cell office:string-value="9511" office:value-type="string">
            <text:p>95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rysalis Biosciences Inc." office:value-type="string">
            <text:p>Crysalis Bioscien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3140" office:value-type="string">
            <text:p>3140</text:p>
          </table:table-cell>
          <table:table-cell office:string-value="20" office:value-type="string">
            <text:p>20</text:p>
          </table:table-cell>
          <table:table-cell office:string-value="3120" office:value-type="string">
            <text:p>3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mega Partners III, LLC" office:value-type="string">
            <text:p>Omega Partners III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20:14</meta:creation-date>
    <meta:editing-cycles>1</meta:editing-cycles>
    <dc:language>en</dc:language>
    <dc:creator>ZETHOU-WWEXT01P$</dc:creator>
    <dc:date>2026-08-25T19:20:14</dc:date>
    <meta:editing-duration>PT0.168S</meta:editing-duration>
  </office:meta>
</office:document-meta>
</file>