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0" office:value-type="string">
            <text:p> <text:s text:c="5"/>1010</text:p>
          </table:table-cell>
          <table:table-cell office:string-value="    0.800" office:value-type="string">
            <text:p> <text:s text:c="3"/>0.800</text:p>
          </table:table-cell>
          <table:table-cell office:string-value="    1.176" office:value-type="string">
            <text:p> <text:s text:c="3"/>1.176</text:p>
          </table:table-cell>
          <table:table-cell office:string-value="    0.577" office:value-type="string">
            <text:p> <text:s text:c="3"/>0.577</text:p>
          </table:table-cell>
          <table:table-cell office:string-value="   96.087" office:value-type="string">
            <text:p> <text:s text:c="2"/>96.087</text:p>
          </table:table-cell>
          <table:table-cell office:string-value="    1.824" office:value-type="string">
            <text:p> <text:s text:c="3"/>1.824</text:p>
          </table:table-cell>
          <table:table-cell office:string-value="    0.095" office:value-type="string">
            <text:p> <text:s text:c="3"/>0.09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46" office:value-type="string">
            <text:p> 1329.346</text:p>
          </table:table-cell>
          <table:table-cell office:string-value="0.000" office:value-type="string">
            <text:p>0.00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6" office:value-type="string">
            <text:p> <text:s text:c="5"/>1006</text:p>
          </table:table-cell>
          <table:table-cell office:string-value="    0.015" office:value-type="string">
            <text:p> <text:s text:c="3"/>0.015</text:p>
          </table:table-cell>
          <table:table-cell office:string-value="    2.665" office:value-type="string">
            <text:p> <text:s text:c="3"/>2.665</text:p>
          </table:table-cell>
          <table:table-cell office:string-value="    0.578" office:value-type="string">
            <text:p> <text:s text:c="3"/>0.578</text:p>
          </table:table-cell>
          <table:table-cell office:string-value="   95.402" office:value-type="string">
            <text:p> <text:s text:c="2"/>95.402</text:p>
          </table:table-cell>
          <table:table-cell office:string-value="    1.603" office:value-type="string">
            <text:p> <text:s text:c="3"/>1.603</text:p>
          </table:table-cell>
          <table:table-cell office:string-value="    0.190" office:value-type="string">
            <text:p> <text:s text:c="3"/>0.190</text:p>
          </table:table-cell>
          <table:table-cell office:string-value="    0.026" office:value-type="string">
            <text:p> <text:s text:c="3"/>0.026</text:p>
          </table:table-cell>
          <table:table-cell office:string-value="    0.051" office:value-type="string">
            <text:p> <text:s text:c="3"/>0.051</text:p>
          </table:table-cell>
          <table:table-cell office:string-value="    0.016" office:value-type="string">
            <text:p> <text:s text:c="3"/>0.016</text:p>
          </table:table-cell>
          <table:table-cell office:string-value="    0.017" office:value-type="string">
            <text:p> <text:s text:c="3"/>0.017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3.054" office:value-type="string">
            <text:p> 1323.054</text:p>
          </table:table-cell>
          <table:table-cell office:string-value="  -25.795" office:value-type="string">
            <text:p> <text:s text:c="1"/>-25.79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1" office:value-type="string">
            <text:p> <text:s text:c="6"/>991</text:p>
          </table:table-cell>
          <table:table-cell office:string-value="    0.000" office:value-type="string">
            <text:p> <text:s text:c="3"/>0.000</text:p>
          </table:table-cell>
          <table:table-cell office:string-value="    2.643" office:value-type="string">
            <text:p> <text:s text:c="3"/>2.643</text:p>
          </table:table-cell>
          <table:table-cell office:string-value="    0.568" office:value-type="string">
            <text:p> <text:s text:c="3"/>0.568</text:p>
          </table:table-cell>
          <table:table-cell office:string-value="   96.979" office:value-type="string">
            <text:p> <text:s text:c="2"/>96.979</text:p>
          </table:table-cell>
          <table:table-cell office:string-value="    0.358" office:value-type="string">
            <text:p> <text:s text:c="3"/>0.358</text:p>
          </table:table-cell>
          <table:table-cell office:string-value="    0.018" office:value-type="string">
            <text:p> <text:s text:c="3"/>0.018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4.739" office:value-type="string">
            <text:p> 1314.739</text:p>
          </table:table-cell>
          <table:table-cell office:string-value=" -121.594" office:value-type="string">
            <text:p> -121.59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0" office:value-type="string">
            <text:p> <text:s text:c="5"/>1010</text:p>
          </table:table-cell>
          <table:table-cell office:string-value="    0.779" office:value-type="string">
            <text:p> <text:s text:c="3"/>0.779</text:p>
          </table:table-cell>
          <table:table-cell office:string-value="    1.197" office:value-type="string">
            <text:p> <text:s text:c="3"/>1.197</text:p>
          </table:table-cell>
          <table:table-cell office:string-value="    0.577" office:value-type="string">
            <text:p> <text:s text:c="3"/>0.577</text:p>
          </table:table-cell>
          <table:table-cell office:string-value="   96.111" office:value-type="string">
            <text:p> <text:s text:c="2"/>96.111</text:p>
          </table:table-cell>
          <table:table-cell office:string-value="    1.811" office:value-type="string">
            <text:p> <text:s text:c="3"/>1.811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32" office:value-type="string">
            <text:p> 1329.332</text:p>
          </table:table-cell>
          <table:table-cell office:string-value="  -64.791" office:value-type="string">
            <text:p> <text:s text:c="1"/>-64.79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8" office:value-type="string">
            <text:p> <text:s text:c="5"/>1008</text:p>
          </table:table-cell>
          <table:table-cell office:string-value="    0.008" office:value-type="string">
            <text:p> <text:s text:c="3"/>0.008</text:p>
          </table:table-cell>
          <table:table-cell office:string-value="    2.276" office:value-type="string">
            <text:p> <text:s text:c="3"/>2.276</text:p>
          </table:table-cell>
          <table:table-cell office:string-value="    0.575" office:value-type="string">
            <text:p> <text:s text:c="3"/>0.575</text:p>
          </table:table-cell>
          <table:table-cell office:string-value="   95.608" office:value-type="string">
            <text:p> <text:s text:c="2"/>95.608</text:p>
          </table:table-cell>
          <table:table-cell office:string-value="    2.019" office:value-type="string">
            <text:p> <text:s text:c="3"/>2.019</text:p>
          </table:table-cell>
          <table:table-cell office:string-value="    0.083" office:value-type="string">
            <text:p> <text:s text:c="3"/>0.083</text:p>
          </table:table-cell>
          <table:table-cell office:string-value="    0.001" office:value-type="string">
            <text:p> <text:s text:c="3"/>0.001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60" office:value-type="string">
            <text:p> 1329.360</text:p>
          </table:table-cell>
          <table:table-cell office:string-value=" -108.830" office:value-type="string">
            <text:p> -108.83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0" office:value-type="string">
            <text:p> <text:s text:c="5"/>1000</text:p>
          </table:table-cell>
          <table:table-cell office:string-value="    0.016" office:value-type="string">
            <text:p> <text:s text:c="3"/>0.016</text:p>
          </table:table-cell>
          <table:table-cell office:string-value="    2.354" office:value-type="string">
            <text:p> <text:s text:c="3"/>2.354</text:p>
          </table:table-cell>
          <table:table-cell office:string-value="    0.571" office:value-type="string">
            <text:p> <text:s text:c="3"/>0.571</text:p>
          </table:table-cell>
          <table:table-cell office:string-value="   96.376" office:value-type="string">
            <text:p> <text:s text:c="2"/>96.376</text:p>
          </table:table-cell>
          <table:table-cell office:string-value="    1.228" office:value-type="string">
            <text:p> <text:s text:c="3"/>1.228</text:p>
          </table:table-cell>
          <table:table-cell office:string-value="    0.026" office:value-type="string">
            <text:p> <text:s text:c="3"/>0.026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3.612" office:value-type="string">
            <text:p> 1323.612</text:p>
          </table:table-cell>
          <table:table-cell office:string-value=" -114.708" office:value-type="string">
            <text:p> -114.708</text:p>
          </table:table-cell>
          <table:table-cell office:string-value="08/24/2026" office:value-type="string">
            <text:p>08/2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0</meta:creation-date>
    <meta:editing-cycles>1</meta:editing-cycles>
    <dc:language>en</dc:language>
    <dc:creator>ZETHOU-WWEXT01P$</dc:creator>
    <dc:date>2026-08-25T17:51:40</dc:date>
    <meta:editing-duration>PT0.016S</meta:editing-duration>
  </office:meta>
</office:document-meta>
</file>