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2.6573" office:value-type="string">
            <text:p>1032.6573</text:p>
          </table:table-cell>
          <table:table-cell office:string-value="-61.4779" office:value-type="string">
            <text:p>-61.4779</text:p>
          </table:table-cell>
          <table:table-cell office:string-value="1347.9161" office:value-type="string">
            <text:p>1347.9161</text:p>
          </table:table-cell>
          <table:table-cell office:string-value="0.4570" office:value-type="string">
            <text:p>0.4570</text:p>
          </table:table-cell>
          <table:table-cell office:string-value="1.2416" office:value-type="string">
            <text:p>1.2416</text:p>
          </table:table-cell>
          <table:table-cell office:string-value="0.5869" office:value-type="string">
            <text:p>0.5869</text:p>
          </table:table-cell>
          <table:table-cell office:string-value="93.8504" office:value-type="string">
            <text:p>93.8504</text:p>
          </table:table-cell>
          <table:table-cell office:string-value="4.2890" office:value-type="string">
            <text:p>4.2890</text:p>
          </table:table-cell>
          <table:table-cell office:string-value="0.1467" office:value-type="string">
            <text:p>0.1467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1.9539" office:value-type="string">
            <text:p>1031.9539</text:p>
          </table:table-cell>
          <table:table-cell office:string-value="-58.8558" office:value-type="string">
            <text:p>-58.8558</text:p>
          </table:table-cell>
          <table:table-cell office:string-value="1347.6580" office:value-type="string">
            <text:p>1347.6580</text:p>
          </table:table-cell>
          <table:table-cell office:string-value="0.4618" office:value-type="string">
            <text:p>0.4618</text:p>
          </table:table-cell>
          <table:table-cell office:string-value="1.2222" office:value-type="string">
            <text:p>1.2222</text:p>
          </table:table-cell>
          <table:table-cell office:string-value="0.5864" office:value-type="string">
            <text:p>0.5864</text:p>
          </table:table-cell>
          <table:table-cell office:string-value="93.9792" office:value-type="string">
            <text:p>93.9792</text:p>
          </table:table-cell>
          <table:table-cell office:string-value="4.1747" office:value-type="string">
            <text:p>4.1747</text:p>
          </table:table-cell>
          <table:table-cell office:string-value="0.1451" office:value-type="string">
            <text:p>0.1451</text:p>
          </table:table-cell>
          <table:table-cell office:string-value="0.0040" office:value-type="string">
            <text:p>0.0040</text:p>
          </table:table-cell>
          <table:table-cell office:string-value="0.0071" office:value-type="string">
            <text:p>0.0071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1.2093" office:value-type="string">
            <text:p>1031.2093</text:p>
          </table:table-cell>
          <table:table-cell office:string-value="-60.9143" office:value-type="string">
            <text:p>-60.9143</text:p>
          </table:table-cell>
          <table:table-cell office:string-value="1347.1354" office:value-type="string">
            <text:p>1347.1354</text:p>
          </table:table-cell>
          <table:table-cell office:string-value="0.4627" office:value-type="string">
            <text:p>0.4627</text:p>
          </table:table-cell>
          <table:table-cell office:string-value="1.2288" office:value-type="string">
            <text:p>1.2288</text:p>
          </table:table-cell>
          <table:table-cell office:string-value="0.5860" office:value-type="string">
            <text:p>0.5860</text:p>
          </table:table-cell>
          <table:table-cell office:string-value="94.0436" office:value-type="string">
            <text:p>94.0436</text:p>
          </table:table-cell>
          <table:table-cell office:string-value="4.1162" office:value-type="string">
            <text:p>4.1162</text:p>
          </table:table-cell>
          <table:table-cell office:string-value="0.1335" office:value-type="string">
            <text:p>0.1335</text:p>
          </table:table-cell>
          <table:table-cell office:string-value="0.0033" office:value-type="string">
            <text:p>0.0033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2.4320" office:value-type="string">
            <text:p>1032.4320</text:p>
          </table:table-cell>
          <table:table-cell office:string-value="-62.3602" office:value-type="string">
            <text:p>-62.3602</text:p>
          </table:table-cell>
          <table:table-cell office:string-value="1348.3402" office:value-type="string">
            <text:p>1348.3402</text:p>
          </table:table-cell>
          <table:table-cell office:string-value="0.4312" office:value-type="string">
            <text:p>0.4312</text:p>
          </table:table-cell>
          <table:table-cell office:string-value="1.2355" office:value-type="string">
            <text:p>1.2355</text:p>
          </table:table-cell>
          <table:table-cell office:string-value="0.5863" office:value-type="string">
            <text:p>0.5863</text:p>
          </table:table-cell>
          <table:table-cell office:string-value="93.9412" office:value-type="string">
            <text:p>93.9412</text:p>
          </table:table-cell>
          <table:table-cell office:string-value="4.2411" office:value-type="string">
            <text:p>4.2411</text:p>
          </table:table-cell>
          <table:table-cell office:string-value="0.1372" office:value-type="string">
            <text:p>0.1372</text:p>
          </table:table-cell>
          <table:table-cell office:string-value="0.0033" office:value-type="string">
            <text:p>0.0033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24:09</meta:creation-date>
    <meta:editing-cycles>1</meta:editing-cycles>
    <dc:language>en</dc:language>
    <dc:creator>ZETHOU-WWEXT04P$</dc:creator>
    <dc:date>2026-08-25T17:24:09</dc:date>
    <meta:editing-duration>PT0.102S</meta:editing-duration>
  </office:meta>
</office:document-meta>
</file>