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6:28:00.0" office:value-type="string">
            <text:p>2026-08-25 06:28:00.0</text:p>
          </table:table-cell>
          <table:table-cell office:string-value="2026-08-27 09:00:00.0" office:value-type="string">
            <text:p>2026-08-27 09:00:00.0</text:p>
          </table:table-cell>
          <table:table-cell office:string-value="67975" office:value-type="string">
            <text:p>67975</text:p>
          </table:table-cell>
          <table:table-cell office:string-value="MRT Op Plan 8.27.26" office:value-type="string">
            <text:p>MRT Op Plan 8.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8:38:00.0" office:value-type="string">
            <text:p>2026-08-24 08:38:00.0</text:p>
          </table:table-cell>
          <table:table-cell office:string-value="2026-08-24 08:39:00.0" office:value-type="string">
            <text:p>2026-08-24 08:39:00.0</text:p>
          </table:table-cell>
          <table:table-cell office:string-value="67924" office:value-type="string">
            <text:p>67924</text:p>
          </table:table-cell>
          <table:table-cell office:string-value="September 2026 MRT FT Capacity" office:value-type="string">
            <text:p>September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3:00.0" office:value-type="string">
            <text:p>2026-08-24 06:33:00.0</text:p>
          </table:table-cell>
          <table:table-cell office:string-value="2026-08-26 09:00:00.0" office:value-type="string">
            <text:p>2026-08-26 09:00:00.0</text:p>
          </table:table-cell>
          <table:table-cell office:string-value="67923" office:value-type="string">
            <text:p>67923</text:p>
          </table:table-cell>
          <table:table-cell office:string-value="MRT Op Plan 8.26.26" office:value-type="string">
            <text:p>MRT Op Plan 8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2:00.0" office:value-type="string">
            <text:p>2026-08-24 06:32:00.0</text:p>
          </table:table-cell>
          <table:table-cell office:string-value="2026-08-25 09:00:00.0" office:value-type="string">
            <text:p>2026-08-25 09:00:00.0</text:p>
          </table:table-cell>
          <table:table-cell office:string-value="67922" office:value-type="string">
            <text:p>67922</text:p>
          </table:table-cell>
          <table:table-cell office:string-value="MRT Op Plan 8.25.26" office:value-type="string">
            <text:p>MRT Op Plan 8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0 07:52:00.0" office:value-type="string">
            <text:p>2026-08-20 07:52:00.0</text:p>
          </table:table-cell>
          <table:table-cell office:string-value="2026-08-22 09:00:00.0" office:value-type="string">
            <text:p>2026-08-22 09:00:00.0</text:p>
          </table:table-cell>
          <table:table-cell office:string-value="67767" office:value-type="string">
            <text:p>67767</text:p>
          </table:table-cell>
          <table:table-cell office:string-value="MRT Op Plan 8.22-24.26" office:value-type="string">
            <text:p>MRT Op Plan 8.22-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9 07:24:00.0" office:value-type="string">
            <text:p>2026-08-19 07:24:00.0</text:p>
          </table:table-cell>
          <table:table-cell office:string-value="2026-08-21 09:00:00.0" office:value-type="string">
            <text:p>2026-08-21 09:00:00.0</text:p>
          </table:table-cell>
          <table:table-cell office:string-value="67718" office:value-type="string">
            <text:p>67718</text:p>
          </table:table-cell>
          <table:table-cell office:string-value="MRT Op Plan 8.21.26" office:value-type="string">
            <text:p>MRT Op Plan 8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51:19</meta:creation-date>
    <meta:editing-cycles>1</meta:editing-cycles>
    <dc:language>en</dc:language>
    <dc:creator>ZETHOU-WWEXT02P$</dc:creator>
    <dc:date>2026-08-25T17:51:19</dc:date>
    <meta:editing-duration>PT0.044S</meta:editing-duration>
  </office:meta>
</office:document-meta>
</file>